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ntillenstraat 7-1 1058GW Amsterdam, Antillenstraat 7-2 1058GW Amsterdam, Antillenstraat 7-3 1058GW Amsterdam, Antillenstraat 7-H 1058GW Amsterdam, Antillenstraat 9-1 1058GW Amsterdam, Antillenstraat 9-2 1058GW Amsterdam, Antillenstraat 9-3 1058GW Amsterdam, Antillenstraat 9-H 1058G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opbouw en dakterras op de 4e en 5e verdieping, het omzetten van bergingen naar 4 nieuwe woningen, het maken van constructieve doorbraken, het wijzigen van de brandcompartimentering</text:p>
            <text:p text:style-name="common-al">Zaakadres: Antillenstraat 7-1 1058GW Amsterdam, Antillenstraat 7-2 1058GW Amsterdam, Antillenstraat 7-3 1058GW Amsterdam, Antillenstraat 7-H 1058GW Amsterdam, Antillenstraat 9-1 1058GW Amsterdam, Antillenstraat 9-2 1058GW Amsterdam, Antillenstraat 9-3 1058GW Amsterdam, Antillenstraat 9-H 1058GW Amsterdam</text:p>
            <text:p text:style-name="common-al">Datum ontvangst: 30-06-2026</text:p>
            <text:p text:style-name="common-al">Zaaknummer: Z2026-028785</text:p>
            <text:p text:style-name="common-al">DSO-nummer: 202606300199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85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5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5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28785</meta:user-defined>
    <meta:user-defined meta:name="DCTERMS.abstract">realiseren van een dakopbouw en dakterras op de 4e en 5e verdieping, het omzetten van bergingen naar 4 nieuwe woning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Antillenstraat 7-1 1058GW Amsterdam, Antillenstraat 7-2 1058GW Amsterdam, Antillenstraat 7-3 1058GW Amsterdam, Antillenstraat 7-H 1058GW Amsterdam, Antillenstraat 9-1 1058GW Amsterdam, Antillenstraat 9-2 1058GW Amsterdam, Antillenstraat 9-3 1058GW Amsterdam, Antillenstraat 9-H 1058GW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59</meta:user-defined>
    <meta:user-defined meta:name="OVERHEIDop.GmbID/DC.identifier">gmb-2026-383859</meta:user-defined>
    <meta:user-defined meta:name="OVERHEIDop.versieInformatie"/>
  </office:meta>
</office:document-meta>
</file>