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72700477, Noordweg 102 2641ZB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veranderen van het trapgat</text:p>
            <text:p text:style-name="common-al">DSO-Verzoeknummer: 2026072700477</text:p>
            <text:p text:style-name="common-al">Locatie: Noordweg 102 2641ZB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10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72700477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38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6923</meta:user-defined>
    <meta:user-defined meta:name="DCTERMS.abstract">Het veranderen van het trapga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72700477, Noordweg 102 2641ZB Pijnack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58</meta:user-defined>
    <meta:user-defined meta:name="OVERHEIDop.GmbID/DC.identifier">gmb-2026-383858</meta:user-defined>
    <meta:user-defined meta:name="OVERHEIDop.versieInformatie"/>
  </office:meta>
</office:document-meta>
</file>