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APV ontheffing: 10 augustus 2026 verleend naast Skagerrak 249, Kustweg perceel M 2104 te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: </text:span>verleend</text:p>
            <text:p text:style-name="common-al">Beslisdatum: 10 augustus 2026</text:p>
            <text:p text:style-name="common-al">Omschrijving: het plaatsen van een bouw- afvalcontainer</text:p>
            <text:p text:style-name="common-al">Locatie: naast Skagerrak 249, Kustweg perceel M 2104 te Delfzijl</text:p>
            <text:p text:style-name="common-al">Zaaknummer: Z2026-00004047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385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5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047</meta:user-defined>
    <meta:user-defined meta:name="DCTERMS.abstract">APV ontheffing: 10 augustus 2026 verleend voor het plaatsen van een bouw- afvalcontainer op de locatie naast Skagerrak 249, Kustweg perceel M 2104 te Delfzijl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besluit APV ontheffing: 10 augustus 2026 verleend naast Skagerrak 249, Kustweg perceel M 2104 te Delfzij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55</meta:user-defined>
    <meta:user-defined meta:name="OVERHEIDop.GmbID/DC.identifier">gmb-2026-383855</meta:user-defined>
    <meta:user-defined meta:name="OVERHEIDop.versieInformatie"/>
  </office:meta>
</office:document-meta>
</file>