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ernissestraat 37-H 1079ZT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conifeer) staande in de achtertuin. Er geldt een herplantplicht.</text:p>
            <text:p text:style-name="common-al">Besluit: verleend</text:p>
            <text:p text:style-name="common-al">Besluit verzonden op: 10-08-2026</text:p>
            <text:p text:style-name="common-al">Zaakadres: Bernissestraat 37-H 1079ZT Amsterdam</text:p>
            <text:p text:style-name="common-al">Zaaknummer: Z2026-025622</text:p>
            <text:p text:style-name="common-al">DSO-nummer: 202606110042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5622"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8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622</meta:user-defined>
    <meta:user-defined meta:name="DCTERMS.abstract">kappen van één boom (conifeer)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Bernissestraat 37-H 1079ZT Amsterdam</meta:user-defined>
    <meta:user-defined meta:name="DCTERMS.W3CDTF/DCTERMS.available">2026-08-12</meta:user-defined>
    <meta:user-defined meta:name="DCTERMS.W3CDTF/OVERHEIDop.jaargang">2026</meta:user-defined>
    <meta:user-defined meta:name="OVERHEIDop.externeBijlage">B002 foto's boom_Geredigeerd|exb-2026-28651</meta:user-defined>
    <meta:user-defined meta:name="OVERHEIDop.externeBijlage">Z2026-025622 OW Beschikking_Geredigeerd|exb-2026-28652</meta:user-defined>
    <meta:user-defined meta:name="OVERHEIDop.externeBijlage">B001 Samenvatting 000 (2026061100425)_Geredigeerd|exb-2026-28653</meta:user-defined>
    <meta:user-defined meta:name="OVERHEIDop.publicationIssue">383853</meta:user-defined>
    <meta:user-defined meta:name="OVERHEIDop.GmbID/DC.identifier">gmb-2026-383853</meta:user-defined>
    <meta:user-defined meta:name="OVERHEIDop.versieInformatie"/>
  </office:meta>
</office:document-meta>
</file>