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bouwen van een garage aan Wielstraat 17, 4264 AT 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bouwen van een garage aan Wielstraat 17, 4264 AT Veen (1959155609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3-08-2026. De gemeente neemt daarover waarschijnlijk voor 28-09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838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slopen</meta:user-defined>
    <meta:user-defined meta:name="OVERHEIDop.referentienummer">1959155609</meta:user-defined>
    <meta:user-defined meta:name="DCTERMS.abstract">het bouwen van een garage</meta:user-defined>
    <dc:language>nl</dc:language>
    <meta:user-defined meta:name="OVERHEIDop.locatietype/OVERHEIDop.gebiedsmarkering">Punt</meta:user-defined>
    <meta:user-defined meta:name="DC.title">Gemeente Altena - Aanvraag vergunning voor het bouwen van een garage aan Wielstraat 17, 4264 AT Ve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34</meta:user-defined>
    <meta:user-defined meta:name="OVERHEIDop.GmbID/DC.identifier">gmb-2026-383834</meta:user-defined>
    <meta:user-defined meta:name="OVERHEIDop.versieInformatie"/>
  </office:meta>
</office:document-meta>
</file>