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 Costakade 97 t/m 168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en verplanten van 16 bomen vanwege het vernieuwen van de kademuur (rak 0301)</text:p>
            <text:p text:style-name="common-al">Zaakadres: Da Costakade 97 t/m 168 Amsterdam</text:p>
            <text:p text:style-name="common-al">Datum ontvangst: 15-07-2026</text:p>
            <text:p text:style-name="common-al">Zaaknummer: Z2026-031387</text:p>
            <text:p text:style-name="common-al">DSO-nummer: 202607150113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82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387</meta:user-defined>
    <meta:user-defined meta:name="DCTERMS.abstract">het kappen en verplanten van 16 bomen vanwege het vernieuwen van de kademuur (rak 0301)</meta:user-defined>
    <dc:language>nl</dc:language>
    <meta:user-defined meta:name="OVERHEIDop.locatietype/OVERHEIDop.gebiedsmarkering">Vlak</meta:user-defined>
    <meta:user-defined meta:name="DC.title">Aanvraag omgevingsvergunning Da Costakade 97 t/m 168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29</meta:user-defined>
    <meta:user-defined meta:name="OVERHEIDop.GmbID/DC.identifier">gmb-2026-383829</meta:user-defined>
    <meta:user-defined meta:name="OVERHEIDop.versieInformatie"/>
  </office:meta>
</office:document-meta>
</file>