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Boterdiep Oz 26, 9785AB Zui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0 augustus 2026 een aanvraag ontvangen voor het kappen van een boom op de locatie Boterdiep Oz 26, 9785AB Zuidwolde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38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055</meta:user-defined>
    <meta:user-defined meta:name="DCTERMS.abstract">het kappen van een boom, Boterdiep Oz 26, 9785AB Zuidwolde (10 augustus 2026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st aanvraag omgevingsvergunning, Boterdiep Oz 26, 9785AB Zuidwol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17</meta:user-defined>
    <meta:user-defined meta:name="OVERHEIDop.GmbID/DC.identifier">gmb-2026-383817</meta:user-defined>
    <meta:user-defined meta:name="OVERHEIDop.versieInformatie"/>
  </office:meta>
</office:document-meta>
</file>