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oor BuurtSuper Fundis Aanvraag evenementenvergunningvan 24-09-2026 tot en met 26-09-2026</text:p>
      <text:section text:name="zakelijke-mededeling_id1-3-2" text:style-name="zakelijke-mededeling">
        <text:section text:name="zakelijke-mededeling-tekst_id1-3-2-1" text:style-name="zakelijke-mededeling-tekst">
          <text:section text:name="tekst_id1-3-2-1-1" text:style-name="tekst">
            <text:p text:style-name="common-al">De gemeente Gouda heeft op 07-08-2026 een aanvraag voor een evenementenvergunning ontvangen. De aanvraag heeft zaaknummer 1720892.</text:p>
            <text:p text:style-name="common-al">De aanvraag gaat over:Naam evenement: BuurtSuper FundisDatum evenement: van 24-09-2026 tot en met 26-09-2026Locatie evenement: Op de parkeerplaats van het Winkelcentrum Bloemendaal GoudaActiviteiten: Wat is de BuurtSuper en wie zijn wij? De BuurtSuper is een mobiele ontmoetingsplek (een omgebouwde SRV wagen) die door het Groene Hart trekt. Het is een initiatief van zorgorganisatie Fundis, georganiseerd door OVAL: de creatieve agency die Fundis helpt om dit mooie concept te organiseren en tot leven te brengen.
In de bus vind je geen gewone boodschappen, maar een interactieve belevenis die bezoekers (buurtbewoners) aan het denken zet. Het is een ervaring die mensen bewust maakt van de impact die ze lokaal kunnen maken. Met deze bus creëren we een laagdrempelig ontmoetingsmoment en koppelen we de hele buurt op een betekenisvolle manier aan elkaar.
Dit project start nu als een pilot waarbij de bus deze zomer en dit najaar naar 7 verschillende locaties in die regio reist. Op elke locatie willen we de winactie organiseren. Als deze pilot succesvol verloopt, gaan we het concept volgend jaar flink uitbreiden en nog veel vaker inzetten. Samen met het social team van Gouda hebben we er voor gekozen meerdere dagen in september op door hen aangewezen plekken in Gouda die zij passend vinden.</text:p>
            <text:p text:style-name="common-al">
            <text:span text:style-name="nadrukvet">Waarom publiceert de gemeente dit bericht?</text:span>Met dit bericht laat de gemeente u weten dat er misschien een evenement wordt georganiseerd in uw omgeving. Het is nu nog niet zeker of dit evenement doorgaat. U kunt ook nog geen bezwaar maken. U kunt wel bellen met de gemeente als u vragen heeft over de aanvraag.</text:p>
            <text:p text:style-name="common-al">Als de vergunning wordt verleend, publiceert de gemeente een nieuw bericht. In dat bericht staat hoe u bezwaar kunt indienen als u het niet eens bent met het besluit.</text:p>
            <text:p text:style-name="last-al">
            <text:span text:style-name="nadrukvet">Heeft u vragen </text:span>
            <text:span text:style-name="nadrukvet">over de aanvraag van de vergunning</text:span>
            <text:span text:style-name="nadrukvet">?</text:span>Dan kunt u ons bellen op telefoonnummer 14 0182. Vraag naar Team Vergunningen en Veiligheid. U kunt ook een email sturen naar gemeente@goud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38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21686</meta:user-defined>
    <meta:user-defined meta:name="DCTERMS.abstract">Bekendmaking van Gemeente Gouda</meta:user-defined>
    <dc:language>nl</dc:language>
    <meta:user-defined meta:name="OVERHEIDop.locatietype/OVERHEIDop.gebiedsmarkering">Punt</meta:user-defined>
    <meta:user-defined meta:name="DC.title">voor BuurtSuper Fundis Aanvraag evenementenvergunningvan 24-09-2026 tot en met 26-09-2026</meta:user-defined>
    <meta:user-defined meta:name="DCTERMS.W3CDTF/DCTERMS.available">2026-08-12</meta:user-defined>
    <meta:user-defined meta:name="DCTERMS.W3CDTF/OVERHEIDop.jaargang">2026</meta:user-defined>
    <meta:user-defined meta:name="OVERHEIDop.publicationIssue">383814</meta:user-defined>
    <meta:user-defined meta:name="OVERHEIDop.GmbID/DC.identifier">gmb-2026-383814</meta:user-defined>
    <meta:user-defined meta:name="OVERHEIDop.versieInformatie"/>
  </office:meta>
</office:document-meta>
</file>