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voor Gasunie Transport Services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orsele hebben Gasunie Transport Services B.V., Akkerweg 5, Nieuwdorp een omgevingsvergunning verleend voor de opslag voor odorant (A-150).</text:p>
            <text:p text:style-name="common-al">U kunt de omgevingsvergunning bekijken tot en met 23 september. <text:a xlink:href="https://rudzeeland.edataloket.eu/dossier/e2a5a169-356b-40fd-82c3-aa6918ae4692" xlink:type="simple">Klik hier</text:a> om de <text:a xlink:href="https://rudzeeland.edataloket.eu/dossier/e2a5a169-356b-40fd-82c3-aa6918ae4692" xlink:type="simple">omgevingsvergunning</text:a> te bekijken.</text:p>
            <text:p text:style-name="common-al">Wanneer u hier belang bij heeft, kunt u tot en met 23 september 2026 schriftelijk bezwaar maken tegen deze omgevingsvergunning . Dat kan bij Gemeente Borsele, Postbus 1, 4450 AA Heinkenszand. Op het bezwaarschrift moeten uw naam en adres vermeld staan. Ook moet duidelijk zijn tegen welk besluit u bezwaar maakt en waarom. Daarnaast moeten op het bezwaarschrift de datum en uw handtekening staan. </text:p>
            <text:p text:style-name="common-al">Alleen wanneer u een bezwaarschrift heeft ingediend, kunt u een voorlopige voorziening aanvragen. Met een voorlopige voorziening kan de activiteit niet beginnen voordat over uw bezwaarschrift is besloten. U kunt een voorlopige voorziening aanvragen bij de voorzieningenrechter van de rechtbank Zeeland-West Brabant, locatie Breda, team bestuursrecht, Postbus 90006, 4800 PA Breda. U kunt ook online een voorlopige voorziening aanvragen via de website: <text:a xlink:href="https://www.rechtspraak.nl/" xlink:type="simple">https://www.rechtspraak.nl/</text:a>. Voor meer informatie kunt de rechtbank bellen. Dit kan via het telefoonnummer 088 361 15 53. Voor de behandeling van het verzoek moet u griffierecht betalen. </text:p>
            <text:p text:style-name="common-al">Wanneer u vragen heeft over dit besluit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common-al">De omgevingsvergunning is geregistreerd onder kenmerk: Z2025-0000959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838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Verleende reguliere omgevingsvergunning voor Gasunie Transport Services B.V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12</meta:user-defined>
    <meta:user-defined meta:name="OVERHEIDop.GmbID/DC.identifier">gmb-2026-383812</meta:user-defined>
    <meta:user-defined meta:name="OVERHEIDop.versieInformatie"/>
  </office:meta>
</office:document-meta>
</file>