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6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9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9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9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4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4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4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4-5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7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7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7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7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7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17-5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2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2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2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2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2-5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5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25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5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6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7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8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9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1-10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4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4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1-35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35-1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35-2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Portefeuilleverdeling 2026 - 203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Zwartewaterland,</text:p>
            <text:p text:style-name="al"/>
            <text:p text:style-name="al">Overwegende dat</text:p>
            <text:list text:style-name="id1-3-2-1-1-4">
              <text:list-item text:style-override="id1-3-2-1-1-4-1">
                <text:number>-</text:number>
                <text:p text:style-name="al">Op 18 maart 2026 verkiezingen hebben plaatsgevonden;</text:p>
              </text:list-item>
              <text:list-item text:style-override="id1-3-2-1-1-4-2">
                <text:number>-</text:number>
                <text:p text:style-name="al">Op 25 juni 2026 door de gemeenteraad een nieuw college is benoemd;</text:p>
              </text:list-item>
              <text:list-item text:style-override="id1-3-2-1-1-4-3">
                <text:number>-</text:number>
                <text:p text:style-name="al">Het college de portefeuilleverdeling wenst vast te leggen;</text:p>
              </text:list-item>
            </text:list>
            <text:p text:style-name="al">Gelet op het bepaalde in artikel 1, eerste lid, van het Reglement van orde voor de vergaderingen van burgemeester en wethouders en andere werkzaamheden van de gemeente Zwartewaterland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I.</text:number>
                <text:p text:style-name="al">voor de collegeperiode 2026 – 2030 de volgende portefeuilleverdeling vast te leggen:</text:p>
              </text:list-item>
            </text:list>
            <text:p text:style-name="al">
            <text:span text:style-name="nadrukvet">Burgemeester J. Compagner</text:span>
          </text:p>
            <text:p text:style-name="al"/>
            <text:p text:style-name="al">
            <text:span text:style-name="nadrukvet">Portefeuille</text:span>
          </text:p>
            <text:list text:style-name="id1-3-2-2-1-6">
              <text:list-item text:style-override="id1-3-2-2-1-6-1">
                <text:number>o</text:number>
                <text:p text:style-name="al">Openbare orde en Veiligheid</text:p>
              </text:list-item>
              <text:list-item text:style-override="id1-3-2-2-1-6-2">
                <text:number>o</text:number>
                <text:p text:style-name="al">HR en communicatie en juridische zaken</text:p>
              </text:list-item>
              <text:list-item text:style-override="id1-3-2-2-1-6-3">
                <text:number>o</text:number>
                <text:p text:style-name="al">Dienstverlening (incl. burgerzaken) en Participatie </text:p>
              </text:list-item>
              <text:list-item text:style-override="id1-3-2-2-1-6-4">
                <text:number>o</text:number>
                <text:p text:style-name="al">Bestuurlijke Coördinatie (integriteit, versterken democratie, regionale samenwerking, lobby, representatie).</text:p>
              </text:list-item>
            </text:list>
            <text:p text:style-name="al">
            <text:span text:style-name="nadrukcur">Thema’s/bestuurlijke opgaven</text:span>
          </text:p>
            <text:p text:style-name="al"/>
            <text:list text:style-name="id1-3-2-2-1-9">
              <text:list-item text:style-override="id1-3-2-2-1-9-1">
                <text:number>o</text:number>
                <text:p text:style-name="al">Organisatieontwikkeling</text:p>
              </text:list-item>
              <text:list-item text:style-override="id1-3-2-2-1-9-2">
                <text:number>o</text:number>
                <text:p text:style-name="al">Gebiedsgericht werken</text:p>
              </text:list-item>
            </text:list>
            <text:p text:style-name="al">
            <text:span text:style-name="nadrukvet">Wethouder Maarten Slingerland </text:span>
          </text:p>
            <text:p text:style-name="al">1<text:span text:style-name="sup">e</text:span> locoburgemeester</text:p>
            <text:p text:style-name="al"/>
            <text:p text:style-name="al">
            <text:span text:style-name="nadrukvet">Portefeuille</text:span>
          </text:p>
            <text:list text:style-name="id1-3-2-2-1-14">
              <text:list-item text:style-override="id1-3-2-2-1-14-1">
                <text:number>o</text:number>
                <text:p text:style-name="al">Economie</text:p>
              </text:list-item>
              <text:list-item text:style-override="id1-3-2-2-1-14-2">
                <text:number>o</text:number>
                <text:p text:style-name="al">Wonen, landbouw, ruimtelijke ordening (inclusief stikstof)</text:p>
              </text:list-item>
              <text:list-item text:style-override="id1-3-2-2-1-14-3">
                <text:number>o</text:number>
                <text:p text:style-name="al">Vergunningverlening</text:p>
              </text:list-item>
              <text:list-item text:style-override="id1-3-2-2-1-14-4">
                <text:number>o</text:number>
                <text:p text:style-name="al">Grondzaken (grex+pacht) en vastgoed</text:p>
              </text:list-item>
              <text:list-item text:style-override="id1-3-2-2-1-14-5">
                <text:number>o</text:number>
                <text:p text:style-name="al">Financiën, IV, facilitair en belastingen</text:p>
              </text:list-item>
            </text:list>
            <text:p text:style-name="al">
            <text:span text:style-name="nadrukcur">Thema’s/bestuurlijke opgaven</text:span>
          </text:p>
            <text:p text:style-name="al"/>
            <text:list text:style-name="id1-3-2-2-1-17">
              <text:list-item text:style-override="id1-3-2-2-1-17-1">
                <text:number>o</text:number>
                <text:p text:style-name="al">Wonen</text:p>
              </text:list-item>
              <text:list-item text:style-override="id1-3-2-2-1-17-2">
                <text:number>o</text:number>
                <text:p text:style-name="al">Omgevingsvisie</text:p>
              </text:list-item>
              <text:list-item text:style-override="id1-3-2-2-1-17-3">
                <text:number>o</text:number>
                <text:p text:style-name="al">Vitaal gemeentehuis</text:p>
              </text:list-item>
              <text:list-item text:style-override="id1-3-2-2-1-17-4">
                <text:number>o</text:number>
                <text:p text:style-name="al">Huisvesting vluchtelingen, asielzoekers, arbeidsmigranten</text:p>
              </text:list-item>
              <text:list-item text:style-override="id1-3-2-2-1-17-5">
                <text:number>o</text:number>
                <text:p text:style-name="al">Visie zwembaden</text:p>
              </text:list-item>
            </text:list>
            <text:p text:style-name="al">
            <text:span text:style-name="nadrukvet">Wethouder Alijn Muijsers</text:span>
          </text:p>
            <text:p text:style-name="al">2<text:span text:style-name="sup">e</text:span> locoburgemeester</text:p>
            <text:p text:style-name="al"/>
            <text:p text:style-name="al">
            <text:span text:style-name="nadrukvet">Portefeuille</text:span>
          </text:p>
            <text:list text:style-name="id1-3-2-2-1-22">
              <text:list-item text:style-override="id1-3-2-2-1-22-1">
                <text:number>o</text:number>
                <text:p text:style-name="al">Jeugd, Wmo, Beschermd wonen, Gezondheidszorg</text:p>
              </text:list-item>
              <text:list-item text:style-override="id1-3-2-2-1-22-2">
                <text:number>o</text:number>
                <text:p text:style-name="al">Welzijnswerk</text:p>
              </text:list-item>
              <text:list-item text:style-override="id1-3-2-2-1-22-3">
                <text:number>o</text:number>
                <text:p text:style-name="al">Sport en media</text:p>
              </text:list-item>
              <text:list-item text:style-override="id1-3-2-2-1-22-4">
                <text:number>o</text:number>
                <text:p text:style-name="al">Cultuur, recreatie en toerisme</text:p>
              </text:list-item>
              <text:list-item text:style-override="id1-3-2-2-1-22-5">
                <text:number>o</text:number>
                <text:p text:style-name="al">Beheer openbare ruimte en begraafplaatsen</text:p>
              </text:list-item>
            </text:list>
            <text:p text:style-name="al">
            <text:span text:style-name="nadrukcur">Thema’s/bestuurlijke opgaven</text:span>
          </text:p>
            <text:p text:style-name="al"/>
            <text:list text:style-name="id1-3-2-2-1-25">
              <text:list-item text:style-override="id1-3-2-2-1-25-1">
                <text:number>o</text:number>
                <text:p text:style-name="al">Hervorming Sociaal Domein</text:p>
              </text:list-item>
            </text:list>
            <text:p text:style-name="al"/>
            <text:p text:style-name="al">
            <text:span text:style-name="nadrukvet">Wethouder Benjamin van Marle</text:span>
          </text:p>
            <text:p text:style-name="al">3<text:span text:style-name="sup">e</text:span> locoburgemeester</text:p>
            <text:p text:style-name="al"/>
            <text:p text:style-name="al">
            <text:span text:style-name="nadrukvet">Portefeuille</text:span>
          </text:p>
            <text:list text:style-name="id1-3-2-2-1-31">
              <text:list-item text:style-override="id1-3-2-2-1-31-1">
                <text:number>o</text:number>
                <text:p text:style-name="al">Inkomensregelingen, Arbeidsparticipatie</text:p>
              </text:list-item>
              <text:list-item text:style-override="id1-3-2-2-1-31-2">
                <text:number>o</text:number>
                <text:p text:style-name="al">Onderwijs</text:p>
              </text:list-item>
              <text:list-item text:style-override="id1-3-2-2-1-31-3">
                <text:number>o</text:number>
                <text:p text:style-name="al">Water </text:p>
              </text:list-item>
              <text:list-item text:style-override="id1-3-2-2-1-31-4">
                <text:number>o</text:number>
                <text:p text:style-name="al">Klimaatadaptatie</text:p>
              </text:list-item>
              <text:list-item text:style-override="id1-3-2-2-1-31-5">
                <text:number>o</text:number>
                <text:p text:style-name="al">Energietransitie / Netcongestie</text:p>
              </text:list-item>
              <text:list-item text:style-override="id1-3-2-2-1-31-6">
                <text:number>o</text:number>
                <text:p text:style-name="al">Circulariteit</text:p>
              </text:list-item>
              <text:list-item text:style-override="id1-3-2-2-1-31-7">
                <text:number>o</text:number>
                <text:p text:style-name="al">Maatschappelijk vastgoed (incl. gemeentelijke gebouwen)</text:p>
              </text:list-item>
              <text:list-item text:style-override="id1-3-2-2-1-31-8">
                <text:number>o</text:number>
                <text:p text:style-name="al">Monumenten en erfgoed</text:p>
              </text:list-item>
              <text:list-item text:style-override="id1-3-2-2-1-31-9">
                <text:number>o</text:number>
                <text:p text:style-name="al">Mobiliteit, haven, Uitvoeringsplan verkeer en beheer havens</text:p>
              </text:list-item>
              <text:list-item text:style-override="id1-3-2-2-1-31-10">
                <text:number>o</text:number>
                <text:p text:style-name="al">Toezicht en handhaving inclusief milieu</text:p>
              </text:list-item>
            </text:list>
            <text:p text:style-name="al">
            <text:span text:style-name="nadrukcur">Thema’s/bestuurlijke opgaven</text:span>
          </text:p>
            <text:p text:style-name="al"/>
            <text:list text:style-name="id1-3-2-2-1-34">
              <text:list-item text:style-override="id1-3-2-2-1-34-1">
                <text:number>o</text:number>
                <text:p text:style-name="al">Water</text:p>
              </text:list-item>
              <text:list-item text:style-override="id1-3-2-2-1-34-2">
                <text:number>o</text:number>
                <text:p text:style-name="al">Visie maatschappelijke accommodaties</text:p>
              </text:list-item>
            </text:list>
            <text:list text:style-name="id1-3-2-2-1-35">
              <text:list-item text:style-override="id1-3-2-2-1-35-1">
                <text:number>II.</text:number>
                <text:p text:style-name="al">Eerdere besluiten tot portefeuilleverdeling in te trekken;</text:p>
              </text:list-item>
              <text:list-item text:style-override="id1-3-2-2-1-35-2">
                <text:number>III.</text:number>
                <text:p text:style-name="al">Dit besluit in werking te laten treden op de eerste dag na bekendmaking en terug te laten werken tot 25 juni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college van burgemeester en wethouders van de</text:span></text:p>
            <text:p><text:span text:style-name="functie">gemeente Zwartewaterland van 30 juni 2026.</text:span></text:p>
          </text:section>
          <text:section text:name="ondertekening_id1-3-2-3-2">
            <text:p><text:span text:style-name="functie"/></text:p>
            <text:p><text:span text:style-name="functie">De secretaris, </text:span></text:p>
            <text:p><text:span text:style-name="functie">S. van der Zwaag </text:span></text:p>
          </text:section>
          <text:section text:name="ondertekening_id1-3-2-3-3">
            <text:p><text:span text:style-name="functie"/></text:p>
            <text:p><text:span text:style-name="functie">de burgemeester,</text:span></text:p>
            <text:p><text:span text:style-name="functie">J. Compagn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38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Zwartewaterla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Bestuur | Organisatie en beleid</meta:user-defined>
    <meta:user-defined meta:name="DC.source">artikel 1 eerste lid van het Reglement van orde voor de vergaderingen van burgemeester en wethouders en andere werkzaamheden van de gemeente Zwartewaterland]|[https://lokaleregelgeving.overheid.nl/CVDR667103/1#artikel_n1</meta:user-defined>
    <meta:user-defined meta:name="DCTERMS.alternative">Besluit Portefeuilleverdeling 2026 - 2030</meta:user-defined>
    <dc:language>nl</dc:language>
    <meta:user-defined meta:name="OVERHEIDop.locatietype/OVERHEIDop.gebiedsmarkering">Gemeente</meta:user-defined>
    <meta:user-defined meta:name="DC.title">Besluit Portefeuilleverdeling 2026 - 203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08</meta:user-defined>
    <meta:user-defined meta:name="OVERHEIDop.GmbID/DC.identifier">gmb-2026-383808</meta:user-defined>
    <meta:user-defined meta:name="OVERHEIDop.versieInformatie"/>
  </office:meta>
</office:document-meta>
</file>