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10 augustus 2026 verleend nabij Woldweg 18, 9902AK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10 augustus 2026</text:p>
            <text:p text:style-name="common-al">Omschrijving: het plaatsen van een container, bouwkeet en opslagruimte</text:p>
            <text:p text:style-name="common-al">Locatie: nabij Woldweg 18, 9902AK Appingedam</text:p>
            <text:p text:style-name="common-al">Zaaknummer: Z2026-00003874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38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874</meta:user-defined>
    <meta:user-defined meta:name="DCTERMS.abstract">APV ontheffing: 10 augustus 2026 verleend voor het plaatsen van een container, bouwkeet en opslagruimte op de locatie nabij Woldweg 18, 9902AK Appingedam</meta:user-defined>
    <dc:language>nl</dc:language>
    <meta:user-defined meta:name="OVERHEIDop.locatietype/OVERHEIDop.gebiedsmarkering">Vlak</meta:user-defined>
    <meta:user-defined meta:name="DC.title">Kennisgeving besluit APV ontheffing: 10 augustus 2026 verleend nabij Woldweg 18, 9902AK Appinge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807</meta:user-defined>
    <meta:user-defined meta:name="OVERHEIDop.GmbID/DC.identifier">gmb-2026-383807</meta:user-defined>
    <meta:user-defined meta:name="OVERHEIDop.versieInformatie"/>
  </office:meta>
</office:document-meta>
</file>