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Sint Janstraat 37, 4901 LS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Sint Janstraat 37, Tijdelijk gebruik gemeentegrond plaatsen container (zaaknummer 1102345 verzonden op 10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2345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38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345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Sint Janstraat 37, 4901 LS Ooster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3800</meta:user-defined>
    <meta:user-defined meta:name="OVERHEIDop.GmbID/DC.identifier">gmb-2026-383800</meta:user-defined>
    <meta:user-defined meta:name="OVERHEIDop.versieInformatie"/>
  </office:meta>
</office:document-meta>
</file>