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33">
      <text:list-level-style-bullet style:num-suffix="" text:bullet-char="​" text:level="1">
        <style:list-level-properties text:min-label-width="10mm"/>
      </text:list-level-style-bullet>
    </text:list-style>
    <text:list-style style:name="id1-3-2-2-1-33-1">
      <text:list-level-style-bullet style:num-suffix="" text:bullet-char="​" text:level="1">
        <style:list-level-properties text:min-label-width="10mm"/>
      </text:list-level-style-bullet>
    </text:list-style>
    <text:list-style style:name="id1-3-2-2-1-33-2">
      <text:list-level-style-bullet style:num-suffix="" text:bullet-char="​" text:level="1">
        <style:list-level-properties text:min-label-width="10mm"/>
      </text:list-level-style-bullet>
    </text:list-style>
    <text:list-style style:name="id1-3-2-2-1-33-3">
      <text:list-level-style-bullet style:num-suffix="" text:bullet-char="​" text:level="1">
        <style:list-level-properties text:min-label-width="10mm"/>
      </text:list-level-style-bullet>
    </text:list-style>
    <text:list-style style:name="id1-3-2-2-1-33-4">
      <text:list-level-style-bullet style:num-suffix="" text:bullet-char="​" text:level="1">
        <style:list-level-properties text:min-label-width="10mm"/>
      </text:list-level-style-bullet>
    </text:list-style>
    <text:list-style style:name="id1-3-2-2-1-38">
      <text:list-level-style-bullet style:num-suffix="" text:bullet-char="​" text:level="1">
        <style:list-level-properties text:min-label-width="10mm"/>
      </text:list-level-style-bullet>
    </text:list-style>
    <text:list-style style:name="id1-3-2-2-1-38-1">
      <text:list-level-style-bullet style:num-suffix="" text:bullet-char="​" text:level="1">
        <style:list-level-properties text:min-label-width="10mm"/>
      </text:list-level-style-bullet>
    </text:list-style>
    <text:list-style style:name="id1-3-2-2-1-38-2">
      <text:list-level-style-bullet style:num-suffix="" text:bullet-char="​" text:level="1">
        <style:list-level-properties text:min-label-width="10mm"/>
      </text:list-level-style-bullet>
    </text:list-style>
    <text:list-style style:name="id1-3-2-2-1-48">
      <text:list-level-style-bullet style:num-suffix="" text:bullet-char="​" text:level="1">
        <style:list-level-properties text:min-label-width="10mm"/>
      </text:list-level-style-bullet>
    </text:list-style>
    <text:list-style style:name="id1-3-2-2-1-48-1">
      <text:list-level-style-bullet style:num-suffix="" text:bullet-char="​" text:level="1">
        <style:list-level-properties text:min-label-width="10mm"/>
      </text:list-level-style-bullet>
    </text:list-style>
    <text:list-style style:name="id1-3-2-2-1-48-2">
      <text:list-level-style-bullet style:num-suffix=""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4-1">
      <text:list-level-style-bullet text:bullet-char="-" text:level="1">
        <style:list-level-properties text:min-label-width="10mm"/>
      </text:list-level-style-bullet>
    </text:list-style>
    <text:list-style style:name="id1-3-2-2-1-74-2">
      <text:list-level-style-bullet text:bullet-char="-" text:level="1">
        <style:list-level-properties text:min-label-width="10mm"/>
      </text:list-level-style-bullet>
    </text:list-style>
    <text:list-style style:name="id1-3-2-2-1-74-3">
      <text:list-level-style-bullet text:bullet-char="-" text:level="1">
        <style:list-level-properties text:min-label-width="10mm"/>
      </text:list-level-style-bullet>
    </text:list-style>
    <text:list-style style:name="id1-3-2-2-1-74-4">
      <text:list-level-style-bullet text:bullet-char="-" text:level="1">
        <style:list-level-properties text:min-label-width="10mm"/>
      </text:list-level-style-bullet>
    </text:list-style>
    <text:list-style style:name="id1-3-2-2-1-74-5">
      <text:list-level-style-bullet text:bullet-char="-" text:level="1">
        <style:list-level-properties text:min-label-width="10mm"/>
      </text:list-level-style-bullet>
    </text:list-style>
  </office:automatic-styles>
  <office:body>
    <office:text>
      <text:p text:style-name="new_page_staatscourant"/>
      <text:p text:style-name="single-kop-titel">Verkeersbesluit – instellen van diverse tijdelijke verkeersmaatregelen op de Binckhorstlaa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instellen van diverse tijdelijke verkeersmaatregelen op de Binckhorstlaan</text:p>
            <text:p text:style-name="common-al">Ons kenmerk: VTH2025-41547</text:p>
            <text:p text:style-name="common-al">Categorie: Verkeersbesluit </text:p>
            <text:p text:style-name="common-al"/>
            <text:p text:style-name="common-al">
            <text:span text:style-name="nadrukvet">
              <text:span text:style-name="nadrukcur">Stadsdeel:</text:span>
            </text:span>
          </text:p>
            <text:p text:style-name="common-al">Laak</text:p>
            <text:p text:style-name="common-al">
            <text:span text:style-name="nadrukvet">
              <text:span text:style-name="nadrukcur">Locatie(s):</text:span>
            </text:span>
          </text:p>
            <text:p text:style-name="common-al">Binckhorstlaan</text:p>
            <text:p text:style-name="common-al"/>
            <text:p text:style-name="common-al">BURGEMEESTER EN WETHOUDERS VAN DEN HAAG, </text:p>
            <text:p text:style-name="common-al"/>
            <text:p text:style-name="common-al">gelezen het op 25 februari 2026 ingekomen verzoek van [geanonimiseerd] tot het nemen van een verkeersbesluit voor het instellen van diverse tijdelijke maatregelen op de Binckhorstlaan in Den Haag; </text:p>
            <text:p text:style-name="common-al">gelezen de op 18 juni 2026 ontvangen brief van de Politie Den Haag, Dienst Regionale Operationele Samenwerking, Afdeling Infrastructuur, Team Verkeer, met daarin een positief advies; </text:p>
            <text:p text:style-name="common-al">overwegende,</text:p>
            <text:p text:style-name="common-al">dat op de hoek Mercuriusweg/Binckhorst de bouw van het gebouw BoogieWood plaatsvindt. Aan de zijde van de Mercuriusweg valt de bouwveiligheidszone over het trottoir (waar ook de bushalte staat) en een deel over de rijbaan (de eerste rijstrook langs de bushalte);</text:p>
            <text:p text:style-name="common-al">dat de strook langs de bushalte aan de Mercuriusweg (halte Den Haag, Wegastraat) wordt afgesloten en dat de overige twee rijstroken op de Mercuriusweg in westelijke richting volledig beschikbaar blijven. Deze strook wordt gebruikt als in- uitrit voor bouwverkeer vanuit de Binckhorstlaan;</text:p>
            <text:p text:style-name="common-al">Vanwege een bouwveiligheidszone aan de oostkant van het bouwproject moet ook het westelijke voetpad van de Binckhorstlaan (tussen de Mercuriusweg en Poolsterstraat afgesloten worden. Bushalte Den Haag, Wegastraat is al buiten gebruik en momenteel loopt hier al een omleiding naar de halte Den Haag, Poolsterstraat (bestaande halte nabij Plutostraat). Door afsluiting van het westelijke voetpad, wordt deze omleiding verlegd via de oostzijde Binckhorstlaan;</text:p>
            <text:p text:style-name="common-al">
            <text:span text:style-name="nadrukvet">Dat de verkeersmaatregelen slechts van tijdelijke aard zijn tot en met december 2027;</text:span>
          </text:p>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list text:style-name="id1-3-2-2-1-22">
              <text:list-item text:style-override="id1-3-2-2-1-22-1">
                <text:number>-</text:number>
                <text:p text:style-name="al">het instandhouden van de weg en het waarborgen van de bruikbaarheid daarvan;</text:p>
              </text:list-item>
            </text:list>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text:p>
            <text:p text:style-name="common-al">dat geen reactie is ingekomen;</text:p>
            <text:p text:style-name="common-al">dat ten aanzien van de onderhavige verkeersmaatregel(en) het overleg als bedoeld in artikel 24 van het Besluit administratieve bepalingen inzake het wegverkeer heeft plaatsgevonden;</text:p>
            <text:p text:style-name="common-al">dat de betreffende weggedeelten in beheer zijn bij de gemeente Den Haag en zijn gelegen binnen de bebouwde kom van die gemeente;</text:p>
            <text:p text:style-name="common-al">gelet op de mandaatregeling van burgemeester en wethouders van Den Haag en het daarop gebaseerde ondermandaatbesluit;</text:p>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BESLUITEN:</text:p>
            <text:p text:style-name="common-al"/>
            <text:p text:style-name="common-al">I. door het plaatsen van borden volgens model A01-30 van Bijlage 1 van het Reglement verkeersregels en verkeerstekens 1990 (Stb. 459, 1990), een <text:span text:style-name="nadrukondlijn">maximum snelheid van 30km/uur in te stellen in beide richtingen</text:span> op onder genoemde locatie en dit zoals aangegeven situatietekening:</text:p>
            <text:p text:style-name="common-al"/>
            <text:list text:style-name="id1-3-2-2-1-33">
              <text:list-item text:style-override="id1-3-2-2-1-33-1">
                <text:number/>
                <text:p text:style-name="al">I.01:<text:span text:style-name="nadrukvet"> Binckhorstlaan ter hoogte van de Plutostraat in de richting van de Mercuriusweg en ter hoogte van de Poolsterstraat;</text:span></text:p>
              </text:list-item>
              <text:list-item text:style-override="id1-3-2-2-1-33-2">
                <text:number/>
                <text:p text:style-name="al">I.02:<text:span text:style-name="nadrukvet"> Op de hoofdweg van de Binckhorstlaan ter hoogte van de Wegastraat in de richting van de Mercuriusweg;</text:span></text:p>
              </text:list-item>
              <text:list-item text:style-override="id1-3-2-2-1-33-3">
                <text:number/>
                <text:p text:style-name="al">I.03:<text:span text:style-name="nadrukvet"> Op de parallelweg van de Binckhorstlaan ter hoogte van de St. Barbaraweg in de richting van de Wegastraat;</text:span></text:p>
              </text:list-item>
              <text:list-item text:style-override="id1-3-2-2-1-33-4">
                <text:number/>
                <text:p text:style-name="al">I.04:<text:span text:style-name="nadrukvet"> Op de Castorstraat in de richting van de B-weg van de Binckhorstlaan.</text:span></text:p>
              </text:list-item>
            </text:list>
            <text:p text:style-name="common-al"/>
            <text:p text:style-name="common-al"/>
            <text:p text:style-name="common-al">II. door het plaatsen van borden volgens model C16 van Bijlage 1 van het Reglement verkeersregels en verkeerstekens 1990 (Stb. 459, 1990), al dan niet met onderborden met de tekst “220 meter” en “200 meter”, een <text:span text:style-name="nadrukondlijn">gesloten verklaring in te stellen voor voetgangers</text:span> op ondergenoemde locaties, dit zoals aangegeven situatietekening:<text:span text:style-name="nadrukvet"/></text:p>
            <text:p text:style-name="common-al"/>
            <text:list text:style-name="id1-3-2-2-1-38">
              <text:list-item text:style-override="id1-3-2-2-1-38-1">
                <text:number/>
                <text:p text:style-name="al">II.01:<text:span text:style-name="nadrukvet"> westelijke voetpad van de Binckhorstlaan (tussen de Mercuriusweg en de Poolsterstraat)</text:span>, middels C16 borden;</text:p>
              </text:list-item>
              <text:list-item text:style-override="id1-3-2-2-1-38-2">
                <text:number/>
                <text:p text:style-name="al">II.02:<text:span text:style-name="nadrukvet"> westelijke voetpad van de Binckhorstlaan ter hoogte van de kruising met de Plutostraat, </text:span>middels C16 borden met onderborden met de tekst “220 meter” en “200 meter”.</text:p>
              </text:list-item>
            </text:list>
            <text:p text:style-name="common-al"/>
            <text:p text:style-name="common-al">III. door het plaatsen van borden volgens model C01 van Bijlage 1 van het Reglement verkeersregels en verkeerstekens 1990 (Stb. 459, 1990), met onderbord met de tekst: “uitgezonderd nood- en hulpdiensten”, een <text:span text:style-name="nadrukondlijn">gesloten verklaring in te stellen</text:span> op <text:span text:style-name="nadrukvet">de B-weg van de Binckhorstlaan vanaf de Wegastraat, </text:span>dit zoals aangegeven situatietekening:</text:p>
            <text:p text:style-name="common-al"/>
            <text:p text:style-name="common-al">IV. door het plaatsen van borden volgens model C12 van Bijlage 1 van het Reglement verkeersregels en verkeerstekens 1990 (Stb.459, 1990), met onderbord met de tekst: “uitgezonderd bouwverkeer”, een <text:span text:style-name="nadrukondlijn">gesloten verklaring in te stellen voor alle motorvoertuigen</text:span>, op de rijstrook langs de bushalte op de locatie <text:span text:style-name="nadrukvet">Mercuriusweg ter hoogte van de kruising met de Binckhorstlaan</text:span>, dit zoals aangegeven op de situatietekening:</text:p>
            <text:p text:style-name="common-al"/>
            <text:p text:style-name="common-al">V. door het vervangen van het bord D03 naar het bord volgens model D02lo van Bijlage 1 van het Reglement verkeersregels en verkeerstekens 1990 (Stb. 459, 1990), op de locatie <text:span text:style-name="nadrukvet">Mercuriusweg op de kruising met de Binckhorstlaan</text:span>, dit zoals aangegeven op de situatietekening; </text:p>
            <text:p text:style-name="common-al"/>
            <text:p text:style-name="common-al">VI. door het plaatsen van borden volgens model C02 van Bijlage 1 van het Reglement verkeersregels en verkeerstekens 1990 (Stb. 459, 1990), met onderbord met de tekst: “uitgezonderd nood en hulpdiensten”, al dan niet met onderborden met de tekst “25 meter” en “125 meter”, <text:span text:style-name="nadrukondlijn">eenrichtingsverkeer in te stellen voor alle voertuigen</text:span>, op de <text:span text:style-name="nadrukvet">Wegastraat ter hoogte van de kruising met de B-weg van de Binckhorstlaan</text:span> in de richting van de Castorlaan, op ondergenoemde locaties, dit zoals aangegeven situatietekening;</text:p>
            <text:p text:style-name="common-al"/>
            <text:list text:style-name="id1-3-2-2-1-48">
              <text:list-item text:style-override="id1-3-2-2-1-48-1">
                <text:number/>
                <text:p text:style-name="al">VI.01:<text:span text:style-name="nadrukvet"> Wegastraat ter hoogte van de Castorstraat, </text:span>middels C02 bord met onderborden met de teksten “uitgezonderd nood en hulpdiensten” en “25 meter”;</text:p>
              </text:list-item>
              <text:list-item text:style-override="id1-3-2-2-1-48-2">
                <text:number/>
                <text:p text:style-name="al">VI.02:<text:span text:style-name="nadrukvet"> Siriusstraat ter hoogte van de Castorstraat, </text:span>middels C02 bord met onderborden met de teksten “uitgezonderd nood en hulpdiensten” en “125 meter”.</text:p>
              </text:list-item>
            </text:list>
            <text:p text:style-name="common-al"/>
            <text:p text:style-name="common-al">VII. dat bovengenoemde verkeersmaatregelen van tijdelijke aard zijn en dat de verkeersmaatregelen in ieder geval tot en met <text:span text:style-name="nadrukvet">december 2027</text:span> gelden; </text:p>
            <text:p text:style-name="common-al"/>
            <text:p text:style-name="common-al">VIII. 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p text:style-name="common-al"/>
            <text:p text:style-name="common-al">IX. dat bovengenoemde maatregel(en) gelden op de wijze als aangegeven op de bij dit besluit behorende en daar onlosmakelijk deel van uitmakende situatietekening, die kan worden ingezien bij het Haags Informatiecentrum, Spui 70, Den Haag.</text:p>
            <text:p text:style-name="common-al"/>
            <text:p text:style-name="common-al">
            <text:span text:style-name="nadrukvet">Burgemeester en wethouders van Den Haag,</text:span>
          </text:p>
            <text:p text:style-name="common-al">
            <text:span text:style-name="nadrukvet">namens deze:</text:span>
          </text:p>
            <text:p text:style-name="common-al">
            <text:span text:style-name="nadrukvet">[geanonimiseerd]</text:span>
          </text:p>
            <text:p text:style-name="common-al"/>
            <text:p text:style-name="common-al">
            <text:span text:style-name="nadrukvet">Bijlage 1</text:span>
          </text:p>
            <text:p text:style-name="common-al"/>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style-name="common-al">U kunt uw bezwaarschrift indienen via <text:a xlink:href="http://www.denhaag.nl/bezwaar" xlink:type="simple">www.denhaag.nl/bezwaar</text:a>. U heeft hiervoor uw DigiD nodig. Op <text:a xlink:href="http://www.denhaag.nl/bezwaar" xlink:type="simple">www.denhaag.nl/bezwaar</text:a> vindt u meer informatie. U kunt ons geen e-mail sturen.</text:p>
            <text:p text:style-name="common-al">U kunt uw bezwaarschrift ook per post sturen naar:</text:p>
            <text:p text:style-name="common-al"/>
            <text:p text:style-name="common-al">Burgemeester en wethouders van Den Haag, </text:p>
            <text:p text:style-name="common-al">AWB / bezwaar</text:p>
            <text:p text:style-name="common-al">Postbus 12 600 </text:p>
            <text:p text:style-name="common-al">2500 DJ DEN HAAG</text:p>
            <text:p text:style-name="common-al"/>
            <text:p text:style-name="common-al">Zet in uw bezwaarschrift:</text:p>
            <text:list text:style-name="id1-3-2-2-1-74">
              <text:list-item text:style-override="id1-3-2-2-1-74-1">
                <text:number>-</text:number>
                <text:p text:style-name="al">Uw naam, adres, telefoonnummer (waar wij u overdag kunnen bellen) en uw e-mailadres.</text:p>
              </text:list-item>
              <text:list-item text:style-override="id1-3-2-2-1-74-2">
                <text:number>-</text:number>
                <text:p text:style-name="al">De datum en uw handtekening.</text:p>
              </text:list-item>
              <text:list-item text:style-override="id1-3-2-2-1-74-3">
                <text:number>-</text:number>
                <text:p text:style-name="al">Een duidelijke omschrijving van het besluit waartegen u bezwaar maakt. Stuur een kopie van het besluit mee. En noem het kenmerk.</text:p>
              </text:list-item>
              <text:list-item text:style-override="id1-3-2-2-1-74-4">
                <text:number>-</text:number>
                <text:p text:style-name="al">De redenen/argumenten waarom u het niet eens bent met het besluit. </text:p>
              </text:list-item>
              <text:list-item text:style-override="id1-3-2-2-1-74-5">
                <text:number>-</text:number>
                <text:p text:style-name="al">Eventuele bijlagen/ bewijsstukken die uw bezwaar ondersteunen.</text:p>
              </text:list-item>
            </text:list>
            <text:p text:style-name="common-al"/>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style-name="common-al">U kunt dit verzoek indienen bij de rechtbank Den Haag. Voor de behandeling van dit verzoek worden kosten in rekening gebracht (griffie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79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9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9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Verkeersbesluit voor het instellen van diverse tijdelijke verkeersmaatregelen op de Binckhorstlaan - Binckhorstlaa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A1</meta:user-defined>
    <meta:user-defined meta:name="OVERHEIDop.verkeersbordcode">C1</meta:user-defined>
    <meta:user-defined meta:name="OVERHEIDop.verkeersbordcode">C2</meta:user-defined>
    <meta:user-defined meta:name="OVERHEIDop.verkeersbordcode">C12</meta:user-defined>
    <meta:user-defined meta:name="OVERHEIDop.verkeersbordcode">C16</meta:user-defined>
    <meta:user-defined meta:name="OVERHEIDop.verkeersbordcode">D2</meta:user-defined>
    <dc:language>nl</dc:language>
    <meta:user-defined meta:name="OVERHEIDop.locatietype/OVERHEIDop.gebiedsmarkering">Weg</meta:user-defined>
    <meta:user-defined meta:name="DC.title">Verkeersbesluit – instellen van diverse tijdelijke verkeersmaatregelen op de Binckhorstlaan</meta:user-defined>
    <meta:user-defined meta:name="DCTERMS.W3CDTF/DCTERMS.available">2026-08-12</meta:user-defined>
    <meta:user-defined meta:name="DCTERMS.W3CDTF/OVERHEIDop.jaargang">2026</meta:user-defined>
    <meta:user-defined meta:name="OVERHEIDop.publicationIssue">383795</meta:user-defined>
    <meta:user-defined meta:name="OVERHEIDop.GmbID/DC.identifier">gmb-2026-383795</meta:user-defined>
    <meta:user-defined meta:name="OVERHEIDop.versieInformatie"/>
  </office:meta>
</office:document-meta>
</file>