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bouwen van een nieuw bedrijfspand aan Distributiestraat 55, 4283 JN G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bouwen van een nieuw bedrijfspand aan Distributiestraat 55, 4283 JN Giessen (1959155428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3-08-2026. De gemeente neemt daarover waarschijnlijk voor 28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379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55428</meta:user-defined>
    <meta:user-defined meta:name="DCTERMS.abstract">het bouwen van een nieuw bedrijfspand</meta:user-defined>
    <dc:language>nl</dc:language>
    <meta:user-defined meta:name="OVERHEIDop.locatietype/OVERHEIDop.gebiedsmarkering">Punt</meta:user-defined>
    <meta:user-defined meta:name="DC.title">Gemeente Altena - Aanvraag vergunning voor het bouwen van een nieuw bedrijfspand aan Distributiestraat 55, 4283 JN Gies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94</meta:user-defined>
    <meta:user-defined meta:name="OVERHEIDop.GmbID/DC.identifier">gmb-2026-383794</meta:user-defined>
    <meta:user-defined meta:name="OVERHEIDop.versieInformatie"/>
  </office:meta>
</office:document-meta>
</file>