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ndammerdijk 536B 1023B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atterij</text:p>
            <text:p text:style-name="common-al">Zaakadres: Nieuwendammerdijk 536B 1023BX Amsterdam</text:p>
            <text:p text:style-name="common-al">Datum ontvangst: 29-07-2026</text:p>
            <text:p text:style-name="common-al">Zaaknummer: Z2026-033888</text:p>
            <text:p text:style-name="common-al">DSO-nummer: 202607290087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7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888</meta:user-defined>
    <meta:user-defined meta:name="DCTERMS.abstract">plaatsen van een batterij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ndammerdijk 536B 1023BX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91</meta:user-defined>
    <meta:user-defined meta:name="OVERHEIDop.GmbID/DC.identifier">gmb-2026-383791</meta:user-defined>
    <meta:user-defined meta:name="OVERHEIDop.versieInformatie"/>
  </office:meta>
</office:document-meta>
</file>