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0-08-2026 hebben wij een aanvraag reguliere omgevingsvergunning voor het kappen van bomen en onderhoud houtwal i.v.m. hoogspanningsleiding op het adres Brandveenweg ong. Markelo, Oude Borculoseweg nabij huisnummer 7 Markelo, [Markelo Q 335 ] , [Markelo Q 365 ] ontvangen. Deze aanvraag staat ingeschreven onder zaaknummer 0000110800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-08-2026 hebben wij een aanvraag Omgevingsvergunning enkelvoudig (regulier) ontvangen. De aanvraag heeft betrekking op de onderde(e)l(en):</text:p>
            <text:p text:style-name="common-al"/>
            <text:p text:style-name="common-al">Omgevingsplanactiviteit vellen van houtopstand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37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108008</meta:user-defined>
    <meta:user-defined meta:name="DCTERMS.abstract">het kappen van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10-08-2026 hebben wij een aanvraag reguliere omgevingsvergunning voor het kappen van bomen en onderhoud houtwal i.v.m. hoogspanningsleiding op het adres Brandveenweg ong. Markelo, Oude Borculoseweg nabij huisnummer 7 Markelo, [Markelo Q 335 ] , [Markelo Q 365 ] ontvangen. Deze aanvraag staat ingeschreven onder zaaknummer 00001108008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90</meta:user-defined>
    <meta:user-defined meta:name="OVERHEIDop.GmbID/DC.identifier">gmb-2026-383790</meta:user-defined>
    <meta:user-defined meta:name="OVERHEIDop.versieInformatie"/>
  </office:meta>
</office:document-meta>
</file>