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Tierney's Irish Pub - Molenstraat 55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Wijziging leidinggevende alcoholvergunning (Molenstraat 55 6511 HA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8146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04-08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8146/920a06f3-c559-4086-aeb6-3882094ac2aa.pdf" xlink:type="simple">https://besluitenapv.nijmegen.nl/ZD2600098146/920a06f3-c559-4086-aeb6-3882094ac2aa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378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Tierney's Irish Pub - Molenstraat 55 te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86</meta:user-defined>
    <meta:user-defined meta:name="OVERHEIDop.GmbID/DC.identifier">gmb-2026-383786</meta:user-defined>
    <meta:user-defined meta:name="OVERHEIDop.versieInformatie"/>
  </office:meta>
</office:document-meta>
</file>