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Tuunders v.o.f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6 juli 2026 hebben wij een melding ontvangen van Wematech Bodem Adviseurs B.V. namens Tuunders v.o.f. gelegen aan de Kloetingseweg 24 te ‘s-Gravenpolder .</text:p>
            <text:p text:style-name="common-al">Het gaat om een melding in het kader van het Besluit activiteiten leefomgeving (Bal), over het saneren van de bodem op de locatie Kloetingseweg 24 ‘s-Gravenpolder 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1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837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orsele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Bes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activiteiten leefomgeving van Tuunders v.o.f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3784</meta:user-defined>
    <meta:user-defined meta:name="OVERHEIDop.GmbID/DC.identifier">gmb-2026-383784</meta:user-defined>
    <meta:user-defined meta:name="OVERHEIDop.versieInformatie"/>
  </office:meta>
</office:document-meta>
</file>