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horecavergunning verleend aan Cozy aan 't Sluisje, Sluiskant 25, 2265 AB Leidschendam - kenmerk 00002425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verleend voor het overnemen van Cozy aan 't Sluisje.</text:p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7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25741</meta:user-defined>
    <dc:language>nl</dc:language>
    <meta:user-defined meta:name="OVERHEIDop.locatietype/OVERHEIDop.gebiedsmarkering">Punt</meta:user-defined>
    <meta:user-defined meta:name="DC.title">Integrale horecavergunning verleend aan Cozy aan 't Sluisje, Sluiskant 25, 2265 AB Leidschendam - kenmerk 0000242574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82</meta:user-defined>
    <meta:user-defined meta:name="OVERHEIDop.GmbID/DC.identifier">gmb-2026-383782</meta:user-defined>
    <meta:user-defined meta:name="OVERHEIDop.versieInformatie"/>
  </office:meta>
</office:document-meta>
</file>