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en aanvraag omgevingsvergunning Hulkestein 22, 7339 AW Ugchelen, het kappen van een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Intrekking: <text:span text:style-name="nadrukvet">10 augustus 2026</text:span></text:p>
            <text:p text:style-name="common-al">Zaaknummer: 02006279122</text:p>
            <text:p text:style-name="common-al">
            
          </text:p>
            <text:p text:style-name="last-al">Het gaat hier om de intrekking van een ingediende aanvraag van 21-06-2026. Deze kennisgeving is bedoeld om u te informer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378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8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8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006279122</meta:user-defined>
    <dc:language>nl</dc:language>
    <meta:user-defined meta:name="OVERHEIDop.locatietype/OVERHEIDop.gebiedsmarkering">Punt</meta:user-defined>
    <meta:user-defined meta:name="DC.title">Intrekken aanvraag omgevingsvergunning Hulkestein 22, 7339 AW Ugchelen, het kappen van een boo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781</meta:user-defined>
    <meta:user-defined meta:name="OVERHEIDop.GmbID/DC.identifier">gmb-2026-383781</meta:user-defined>
    <meta:user-defined meta:name="OVERHEIDop.versieInformatie"/>
  </office:meta>
</office:document-meta>
</file>