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mithweg 3, 4462HC Goes - Ontvangst Melding Omgevingswet Bal algemeen voor Rions Riooltechniek - Goes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n melding ontvangen voor activiteiten waarvoor geen vergunningplicht geldt op locatie Smithweg 3, 4462HC Goes. De melding is geregistreerd onder zaaknummer Z2026-00006163. De melding betreft:</text:p>
            <text:list text:style-name="id1-3-2-1-1-2">
              <text:list-item text:style-override="id1-3-2-1-1-2-1">
                <text:number>•</text:number>
                <text:p text:style-name="al">wasstraat of wasplaats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frontoffice@rud-zeeland.nl" xlink:type="simple">frontoffice@rud-zeeland.nl</text:a> of telefoonnummer 085 - 08783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837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163</meta:user-defined>
    <meta:user-defined meta:name="DCTERMS.abstract">Smithweg 3, 4462HC Goes - Ontvangst Melding Omgevingswet Bal algemeen voor Rions Riooltechniek - Goes 3</meta:user-defined>
    <dc:language>nl</dc:language>
    <meta:user-defined meta:name="OVERHEIDop.locatietype/OVERHEIDop.gebiedsmarkering">Vlak</meta:user-defined>
    <meta:user-defined meta:name="DC.title">Smithweg 3, 4462HC Goes - Ontvangst Melding Omgevingswet Bal algemeen voor Rions Riooltechniek - Goes 3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79</meta:user-defined>
    <meta:user-defined meta:name="OVERHEIDop.GmbID/DC.identifier">gmb-2026-383779</meta:user-defined>
    <meta:user-defined meta:name="OVERHEIDop.versieInformatie"/>
  </office:meta>
</office:document-meta>
</file>