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omgevingswet: Hydrofoor ongenummerd, Zevenaar, het opslaan, zeven mechanisch ontwateren of samenvoegen van zonder bewerking herbruikbare grond  van grond of baggerspecie (zaakid: N26MA.2274)</text:p>
      <text:section text:name="zakelijke-mededeling_id1-3-2" text:style-name="zakelijke-mededeling">
        <text:section text:name="zakelijke-mededeling-tekst_id1-3-2-1" text:style-name="zakelijke-mededeling-tekst">
          <text:section text:name="tekst_id1-3-2-1-1" text:style-name="tekst">
            <text:p text:style-name="common-al">Op 29 juli 2026 heeft de gemeente een melding ontvangen voor het het opslaan, zeven mechanisch ontwateren of samenvoegen van zonder bewerking herbruikbare grond van grond of baggerspecie aan de Hydrofoor ongenummerd, Zevenaar. De melding is geregistreerd onder zaakid: N26MA.2274 Z2026-00002288.</text:p>
            <text:p text:style-name="common-al">De melding betreft: het opslaan, zeven mechanisch ontwateren of samenvoegen van zonder bewerking herbruikbare grond van grond of baggerspeci; Afgehandeldop 30 juli 2026  </text:p>
            <text:p text:style-name="common-al"/>
            <text:p text:style-name="common-al">
            <text:span text:style-name="nadrukvet">Procedure</text:span>
          </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377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7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7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288</meta:user-defined>
    <meta:user-defined meta:name="DCTERMS.abstract">betreft locatie: Hydrofoor ongenummerd, Zevenaar</meta:user-defined>
    <dc:language>nl</dc:language>
    <meta:user-defined meta:name="OVERHEIDop.locatietype/OVERHEIDop.gebiedsmarkering">Vlak</meta:user-defined>
    <meta:user-defined meta:name="DC.title">Kennisgeving ontvangst melding omgevingswet: Hydrofoor ongenummerd, Zevenaar, het opslaan, zeven mechanisch ontwateren of samenvoegen van zonder bewerking herbruikbare grond  van grond of baggerspecie (zaakid: N26MA.2274)</meta:user-defined>
    <meta:user-defined meta:name="DCTERMS.W3CDTF/DCTERMS.available">2026-08-12</meta:user-defined>
    <meta:user-defined meta:name="DCTERMS.W3CDTF/OVERHEIDop.jaargang">2026</meta:user-defined>
    <meta:user-defined meta:name="OVERHEIDop.publicationIssue">383775</meta:user-defined>
    <meta:user-defined meta:name="OVERHEIDop.GmbID/DC.identifier">gmb-2026-383775</meta:user-defined>
    <meta:user-defined meta:name="OVERHEIDop.versieInformatie"/>
  </office:meta>
</office:document-meta>
</file>