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reclame en winkelwagenvanger/stallingen aan Anne de Vriesstraat 1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nne de Vriesstraat 1</text:p>
                    <text:p text:style-name="table_al">3141AV</text:p>
                  </table:table-cell>
                  <table:table-cell table:style-name="entry" table:number-rows-spanned="1" table:number-columns-spanned="1">
                    <text:p text:style-name="table_al">Plaatsen reclame en winkelwagenvanger/stallingen</text:p>
                  </table:table-cell>
                  <table:table-cell table:style-name="entry" table:number-rows-spanned="1" table:number-columns-spanned="1">
                    <text:p text:style-name="table_al">11-08-2026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7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plaatsen van reclame en winkelwagenvanger/stallingen aan Anne de Vriesstraat 1 te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74</meta:user-defined>
    <meta:user-defined meta:name="OVERHEIDop.GmbID/DC.identifier">gmb-2026-383774</meta:user-defined>
    <meta:user-defined meta:name="OVERHEIDop.versieInformatie"/>
  </office:meta>
</office:document-meta>
</file>