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nstein 188 1082K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maken van een doorbraak ter hoogte van de tweede verdieping met behoud van de bestemming daarvan tot één woning</text:p>
            <text:p text:style-name="common-al">Zaakadres: Onstein 188 1082KN Amsterdam</text:p>
            <text:p text:style-name="common-al">Datum ontvangst: 10-06-2026</text:p>
            <text:p text:style-name="common-al">Zaaknummer: Z2026-025344</text:p>
            <text:p text:style-name="common-al">DSO-nummer: 202606100039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77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7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7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5344</meta:user-defined>
    <meta:user-defined meta:name="DCTERMS.abstract">maken van een doorbraak ter hoogte van de tweede verdieping met behoud van de bestemming daarvan tot één wo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Onstein 188 1082KN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73</meta:user-defined>
    <meta:user-defined meta:name="OVERHEIDop.GmbID/DC.identifier">gmb-2026-383773</meta:user-defined>
    <meta:user-defined meta:name="OVERHEIDop.versieInformatie"/>
  </office:meta>
</office:document-meta>
</file>