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verlagen van de stoep, Kapelstraat 16, 5124 RL Mol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ilze en Rijen maken bekend dat zij op 10-08-2026 een aanvraag omgevingsvergunning hebben ontvangen voor het verlagen van de stoep t.b.v. inrit op het adres Kapelstraat 16, 5124 RL Molenschot (1188032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37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188032</meta:user-defined>
    <dc:language>nl</dc:language>
    <meta:user-defined meta:name="OVERHEIDop.locatietype/OVERHEIDop.gebiedsmarkering">Punt</meta:user-defined>
    <meta:user-defined meta:name="DC.title">Ingekomen aanvraag omgevingsvergunning, het verlagen van de stoep, Kapelstraat 16, 5124 RL Molenscho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68</meta:user-defined>
    <meta:user-defined meta:name="OVERHEIDop.GmbID/DC.identifier">gmb-2026-383768</meta:user-defined>
    <meta:user-defined meta:name="OVERHEIDop.versieInformatie"/>
  </office:meta>
</office:document-meta>
</file>