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Dorpsweg Ransdorp 29 1028 BK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5 bomen</text:p>
            <text:p text:style-name="common-al">Besluit: verleend</text:p>
            <text:p text:style-name="common-al">Besluit verzonden op: 10-08-2026</text:p>
            <text:p text:style-name="common-al">Zaakadres: Dorpsweg Ransdorp 29 1028 BK Amsterdam</text:p>
            <text:p text:style-name="common-al">Zaaknummer: Z2026-026315</text:p>
            <text:p text:style-name="common-al">DSO-nummer: 2026061500773</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26315"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76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6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6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6315</meta:user-defined>
    <meta:user-defined meta:name="DCTERMS.abstract">kappen van 5 bome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Dorpsweg Ransdorp 29 1028 BK Amsterdam</meta:user-defined>
    <meta:user-defined meta:name="OVERHEIDop.datumEindeReactietermijn">2026-09-22</meta:user-defined>
    <meta:user-defined meta:name="OVERHEIDop.terinzageleggingBG">https://mijnpublicaties.nl/Publicatie/e295c143-ec6d-47ca-57c7-08def6b1bae5</meta:user-defined>
    <meta:user-defined meta:name="DCTERMS.W3CDTF/DCTERMS.available">2026-08-12</meta:user-defined>
    <meta:user-defined meta:name="DCTERMS.W3CDTF/OVERHEIDop.jaargang">2026</meta:user-defined>
    <meta:user-defined meta:name="OVERHEIDop.publicationIssue">383765</meta:user-defined>
    <meta:user-defined meta:name="OVERHEIDop.GmbID/DC.identifier">gmb-2026-383765</meta:user-defined>
    <meta:user-defined meta:name="OVERHEIDop.versieInformatie"/>
  </office:meta>
</office:document-meta>
</file>