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Exercitieveld,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2895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/>
            <text:p text:style-name="common-al"/>
            <text:p text:style-name="common-al">Exercitieveld, Woerden</text:p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organiseren van Nationaal Veteraan Treffen op 19 september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03-06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10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8376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6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6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oerden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L-26-012895</meta:user-defined>
    <meta:user-defined meta:name="DCTERMS.abstract">het organiseren van Nationaal Veteraan Treffen op 19 september 2026</meta:user-defined>
    <dc:language>nl</dc:language>
    <meta:user-defined meta:name="OVERHEIDop.locatietype/OVERHEIDop.gebiedsmarkering">Vlak</meta:user-defined>
    <meta:user-defined meta:name="DC.title">Besluit (Exercitieveld, Woerden)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763</meta:user-defined>
    <meta:user-defined meta:name="OVERHEIDop.GmbID/DC.identifier">gmb-2026-383763</meta:user-defined>
    <meta:user-defined meta:name="OVERHEIDop.versieInformatie"/>
  </office:meta>
</office:document-meta>
</file>