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Bep van Klaverenstraat 68 2031VB Haarlem, 0392-2026-0086906, het realiseren van een uitbreiding aan de achterzijde van de woning, verzonden 10-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375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86906</meta:user-defined>
    <meta:user-defined meta:name="DCTERMS.abstract">het realiseren van een uitbreiding aan de achterzijde van de woning</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Bep van Klaverenstraat 68 2031VB Haarlem, 0392-2026-0086906, het realiseren van een uitbreiding aan de achterzijde van de woning, verzonden 10-08-2026</meta:user-defined>
    <meta:user-defined meta:name="DCTERMS.W3CDTF/DCTERMS.available">2026-08-12</meta:user-defined>
    <meta:user-defined meta:name="DCTERMS.W3CDTF/OVERHEIDop.jaargang">2026</meta:user-defined>
    <meta:user-defined meta:name="OVERHEIDop.publicationIssue">383759</meta:user-defined>
    <meta:user-defined meta:name="OVERHEIDop.GmbID/DC.identifier">gmb-2026-383759</meta:user-defined>
    <meta:user-defined meta:name="OVERHEIDop.versieInformatie"/>
  </office:meta>
</office:document-meta>
</file>