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Café de Stoof - Lange Hezelstraat 58 A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Lange Hezelstraat 58 A 6511 CL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415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415/366df8f6-62c9-4fff-bb5c-93fc7b25c0c7.pdf" xlink:type="simple">https://besluitenapv.nijmegen.nl/ZD2600082415/366df8f6-62c9-4fff-bb5c-93fc7b25c0c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74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Café de Stoof - Lange Hezelstraat 58 A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46</meta:user-defined>
    <meta:user-defined meta:name="OVERHEIDop.GmbID/DC.identifier">gmb-2026-383746</meta:user-defined>
    <meta:user-defined meta:name="OVERHEIDop.versieInformatie"/>
  </office:meta>
</office:document-meta>
</file>