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Smalle Havenstraat 2, 3131 BS Vlaardingen, Verzoeklocatie 20260806006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plaatsen van een terras bij een restaurant</text:p>
            <text:p text:style-name="common-al">Met de adressering			: Smalle Havenstraat 2, 3131 BS Vlaardingen, Verzoeklocatie 2026080600648 </text:p>
            <text:p text:style-name="common-al">Kenmerk							: 1098416 / 2026080600648</text:p>
            <text:p text:style-name="common-al">Type aanvraag				: Omgevingsvergunning regulier [Omgevingswet]</text:p>
            <text:p text:style-name="common-al">Datum ontvangst				: 06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373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841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omgevingsvergunning aanvraag: Smalle Havenstraat 2, 3131 BS Vlaardingen, Verzoeklocatie 2026080600648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33</meta:user-defined>
    <meta:user-defined meta:name="OVERHEIDop.GmbID/DC.identifier">gmb-2026-383733</meta:user-defined>
    <meta:user-defined meta:name="OVERHEIDop.versieInformatie"/>
  </office:meta>
</office:document-meta>
</file>