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wijziging leidinggevende alcoholvergunning Eetbar Loek - van Broeckhuysenstraat 17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2-08-2026</text:p>
            <text:p text:style-name="common-al">
            <text:span text:style-name="nadrukvet">Omschrijving: </text:span>Wijziging leidinggevende alcoholvergunning (van Broeckhuysenstraat 17 6511 PE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82406</text:p>
            <text:p text:style-name="common-al">
            <text:span text:style-name="nadrukvet">Product: </text:span>Wijziging leidinggevende alcoholvergunning</text:p>
            <text:p text:style-name="common-al">
            <text:span text:style-name="nadrukvet">Ontvangst: </text:span>25-06-2026</text:p>
            <text:p text:style-name="common-al">
            <text:span text:style-name="nadrukvet">Definitieve beschikking verzonden: </text:span>10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1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0 augustus 2026 tot en met 21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82406/ace37a2f-d5e4-4652-a681-4ea60beb2903.pdf" xlink:type="simple">https://besluitenapv.nijmegen.nl/ZD2600082406/ace37a2f-d5e4-4652-a681-4ea60beb2903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373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3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3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wijziging leidinggevende alcoholvergunning Eetbar Loek - van Broeckhuysenstraat 17 te Nijmeg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732</meta:user-defined>
    <meta:user-defined meta:name="OVERHEIDop.GmbID/DC.identifier">gmb-2026-383732</meta:user-defined>
    <meta:user-defined meta:name="OVERHEIDop.versieInformatie"/>
  </office:meta>
</office:document-meta>
</file>