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'Wijnroute Monnickendam' op 3 oktober 2026 op meerdere locaties in de binnenstad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aanvraag voor een evenementenvergunning ontvangen. De vergunning is aangevraagd voor het organiseren van 'Wijnroute Monnickendam' op 3 oktober 2026 op meerdere locaties in de binnenstad van Monnickendam.  Het betreft de volgende activiteit:</text:p>
            <text:list text:style-name="id1-3-2-1-1-2">
              <text:list-item text:style-override="id1-3-2-1-1-2-1">
                <text:number>•</text:number>
                <text:p text:style-name="al">Organiseren evenement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informeert de gemeente u over deze activiteiten. Voor meer informatie over de aanvraag kunt u tijdens openingstijden contact opnemen met de gemeente, Team VTH.</text:p>
            <text:p text:style-name="common-al">
            <text:span text:style-name="nadrukvet">Kennisgeving</text:span>
          </text:p>
            <text:p text:style-name="last-al">Dit bericht betreft een kennisgeving en geen besluit. De gemeente publiceert een nieuw bericht als op de aanvraag is besloten. U heeft nu nog geen mogelijkheid om bezwaar aan te tek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37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aterland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Aanvraag vergunning voor het organiseren van 'Wijnroute Monnickendam' op 3 oktober 2026 op meerdere locaties in de binnenstad te Monnicken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30</meta:user-defined>
    <meta:user-defined meta:name="OVERHEIDop.GmbID/DC.identifier">gmb-2026-383730</meta:user-defined>
    <meta:user-defined meta:name="OVERHEIDop.versieInformatie"/>
  </office:meta>
</office:document-meta>
</file>