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tot wijziging van een aanhangsel op grond van de Alcoholwet voor het bijschrijven van twee leidinggevenden aan Park 63 te Nu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gevraagd door: Bistro Balthazar</text:p>
            <text:p text:style-name="common-al">Locatie: Park 63, 5671 GG Nuenen</text:p>
            <text:p text:style-name="common-al">Datum: voor onbepaalde tijd c.q. tot wederopzegging</text:p>
            <text:p text:style-name="common-al">Naar aanleiding hiervan wordt een ieder in de gelegenheid gesteld binnen 2 weken na deze publicatie zijn of haar zienswijze in te dienen bij de Burgemeester van Nuenen c.a., Postbus 10.000, 5670 GA Nuenen.</text:p>
            <text:p text:style-name="last-al">Voor het inzien van de aanvraag kunt u telefonisch contact opnemen met Annemarie van Gerwen op maandag- en dinsdagochtend tot 13:00 uur en op woensdag en donderdag hele dag via 040-26316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837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tot wijziging van een aanhangsel op grond van de Alcoholwet voor het bijschrijven van twee leidinggevenden aan Park 63 te Nu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729</meta:user-defined>
    <meta:user-defined meta:name="OVERHEIDop.GmbID/DC.identifier">gmb-2026-383729</meta:user-defined>
    <meta:user-defined meta:name="OVERHEIDop.versieInformatie"/>
  </office:meta>
</office:document-meta>
</file>