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WinterFair Winkelcentrum de Anklaar d.d. 12 december 2026</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09-08-2026</text:p>
            <text:p text:style-name="common-al">Omschrijving: Winterfair Anklaar</text:p>
            <text:p text:style-name="common-al">Locatie: winkelcentrum Anklaar</text:p>
            <text:p text:style-name="common-al">Zaaknummer: 02006348778</text:p>
            <text:p text:style-name="common-al">Datum evenement: 12 december 2026</text:p>
            <text:p text:style-name="last-al">Tijdstip evenement: van 10:00 uur tot 17:00 uu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372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2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2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348778</meta:user-defined>
    <dc:language>nl</dc:language>
    <meta:user-defined meta:name="OVERHEIDop.locatietype/OVERHEIDop.gebiedsmarkering">Vlak</meta:user-defined>
    <meta:user-defined meta:name="DC.title">Aanvraag evenementenvergunning WinterFair Winkelcentrum de Anklaar d.d. 12 december 2026</meta:user-defined>
    <meta:user-defined meta:name="DCTERMS.W3CDTF/DCTERMS.available">2026-08-12</meta:user-defined>
    <meta:user-defined meta:name="DCTERMS.W3CDTF/OVERHEIDop.jaargang">2026</meta:user-defined>
    <meta:user-defined meta:name="OVERHEIDop.publicationIssue">383727</meta:user-defined>
    <meta:user-defined meta:name="OVERHEIDop.GmbID/DC.identifier">gmb-2026-383727</meta:user-defined>
    <meta:user-defined meta:name="OVERHEIDop.versieInformatie"/>
  </office:meta>
</office:document-meta>
</file>