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wijziging leidinggevende alcoholvergunning Lima - Mariënburg 68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2-08-2026</text:p>
            <text:p text:style-name="common-al">
            <text:span text:style-name="nadrukvet">Omschrijving: </text:span>Wijziging leidinggevende alcoholvergunning (Mariënburg 68 6511 PS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81642</text:p>
            <text:p text:style-name="common-al">
            <text:span text:style-name="nadrukvet">Product: </text:span>Wijziging leidinggevende alcoholvergunning</text:p>
            <text:p text:style-name="common-al">
            <text:span text:style-name="nadrukvet">Ontvangst: </text:span>24-06-2026</text:p>
            <text:p text:style-name="common-al">
            <text:span text:style-name="nadrukvet">Definitieve beschikking verzonden: </text:span>10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21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0 augustus 2026 tot en met 21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81642/3e37a87c-13db-427d-8856-5498c0cd0f64.pdf" xlink:type="simple">https://besluitenapv.nijmegen.nl/ZD2600081642/3e37a87c-13db-427d-8856-5498c0cd0f64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372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2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2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wijziging leidinggevende alcoholvergunning Lima - Mariënburg 68 te Nijmeg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726</meta:user-defined>
    <meta:user-defined meta:name="OVERHEIDop.GmbID/DC.identifier">gmb-2026-383726</meta:user-defined>
    <meta:user-defined meta:name="OVERHEIDop.versieInformatie"/>
  </office:meta>
</office:document-meta>
</file>