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evenementenvergunning, Onderdendamsterweg 2, 9989TG Warff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7 augustus 2026 een aanvraag ontvangen voor het organiseren van Nazomeren Warffum op 12 september 2026 op de locatie Onderdendamsterweg 2, 9989TG Warffum.</text:p>
            <text:p text:style-name="last-al">Voor meer informatie kunt u contact opnemen via gemeente@hethogeland.nl of telefoonnummer 088-345888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38372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2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2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Het Hogeland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0003053</meta:user-defined>
    <meta:user-defined meta:name="DCTERMS.abstract">het organiseren van Nazomeren Warffum op 12 september 2026, Onderdendamsterweg 2, 9989TG Warffum, (7 augustus 2026)</meta:user-defined>
    <dc:language>nl</dc:language>
    <meta:user-defined meta:name="OVERHEIDop.locatietype/OVERHEIDop.gebiedsmarkering">Punt</meta:user-defined>
    <meta:user-defined meta:name="DC.title">Ontvangst aanvraag evenementenvergunning, Onderdendamsterweg 2, 9989TG Warffu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725</meta:user-defined>
    <meta:user-defined meta:name="OVERHEIDop.GmbID/DC.identifier">gmb-2026-383725</meta:user-defined>
    <meta:user-defined meta:name="OVERHEIDop.versieInformatie"/>
  </office:meta>
</office:document-meta>
</file>