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2448 nabij Vondellaan / Veerweg 175 (sloopwerkzaamheden), Kabel- en leidingwerkzaamheden, Stedi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verplaatsen van een laagspanningskabel + het verwijderen van 3 laagspanningskabels en een lagedruk gasleiding ten behoeve van sloopwerkzaamheden door middel van open ontgraving in de Vondellaan en Veerweg ten behoeve van Veerweg 175 te Papendrecht. De werkzaamheden worden uitgevoerd tussen 27 augustus 2026 en 27 augustus 2027. </text:p>
            <text:p text:style-name="al"/>
            <text:p text:style-name="al">
            <text:span text:style-name="nadrukvet">Datum bekendmaking besluit: 10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ac8099e9f22d429b751c08def6de70dd%7Cce1619bcaea141c18fa8bbdc8c7d1cef%7C0%7C0%7C639219632557649617%7CUnknown%7CTWFpbGZsb3d8eyJFbXB0eU1hcGkiOnRydWUsIlYiOiIwLjAuMDAwMCIsIlAiOiJXaW4zMiIsIkFOIjoiTWFpbCIsIldUIjoyfQ%3D%3D%7C0%7C%7C%7C&amp;sdata=6otpQsAsR2b3ra%2BFzERGPh8uhg21MEhBlVBJ6mOjXdY%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372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2448</meta:user-defined>
    <dc:language>nl</dc:language>
    <meta:user-defined meta:name="OVERHEIDop.locatietype/OVERHEIDop.gebiedsmarkering">Vlak</meta:user-defined>
    <meta:user-defined meta:name="DC.title">Verleende vergunning kabels en leidingen MOOR 652448 nabij Vondellaan / Veerweg 175 (sloopwerkzaamheden), Kabel- en leidingwerkzaamheden, Stedin.</meta:user-defined>
    <meta:user-defined meta:name="DCTERMS.W3CDTF/DCTERMS.available">2026-08-12</meta:user-defined>
    <meta:user-defined meta:name="DCTERMS.W3CDTF/OVERHEIDop.jaargang">2026</meta:user-defined>
    <meta:user-defined meta:name="OVERHEIDop.publicationIssue">383724</meta:user-defined>
    <meta:user-defined meta:name="OVERHEIDop.GmbID/DC.identifier">gmb-2026-383724</meta:user-defined>
    <meta:user-defined meta:name="OVERHEIDop.versieInformatie"/>
  </office:meta>
</office:document-meta>
</file>