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interklaasintocht Winkelcentrum Anklaar d.d. 21 nov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9-08-2026</text:p>
            <text:p text:style-name="common-al">Omschrijving: Sint intocht Anklaar</text:p>
            <text:p text:style-name="common-al">Locatie: winkelcentrum Anklaar</text:p>
            <text:p text:style-name="common-al">Zaaknummer: 02006348759</text:p>
            <text:p text:style-name="common-al">Datum evenement: 21 november 2026</text:p>
            <text:p text:style-name="last-al">Tijdstip evenement: van 11:00 uur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37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8759</meta:user-defined>
    <dc:language>nl</dc:language>
    <meta:user-defined meta:name="OVERHEIDop.locatietype/OVERHEIDop.gebiedsmarkering">Vlak</meta:user-defined>
    <meta:user-defined meta:name="DC.title">Aanvraag evenementenvergunning Sinterklaasintocht Winkelcentrum Anklaar d.d. 21 november 2026</meta:user-defined>
    <meta:user-defined meta:name="DCTERMS.W3CDTF/DCTERMS.available">2026-08-12</meta:user-defined>
    <meta:user-defined meta:name="DCTERMS.W3CDTF/OVERHEIDop.jaargang">2026</meta:user-defined>
    <meta:user-defined meta:name="OVERHEIDop.publicationIssue">383718</meta:user-defined>
    <meta:user-defined meta:name="OVERHEIDop.GmbID/DC.identifier">gmb-2026-383718</meta:user-defined>
    <meta:user-defined meta:name="OVERHEIDop.versieInformatie"/>
  </office:meta>
</office:document-meta>
</file>