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llatrixstraat 64, 1974 AR IJmuiden, vergroten entree en wijzigen gev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Bellatrixstraat 64, 1974 AR IJmuiden, vergroten entree en wijzigen gev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IJmuiden</text:span>
          </text:p>
            <text:p text:style-name="common-al"/>
            <text:p text:style-name="common-al">Bellatrixstraat 64, 1974 AR IJmuiden, vergroten entree en wijzigen gevel (voorkant) (10-08-2026) 04534091833</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91833" xlink:type="simple">https://eloket.velsen.nl/o/search?q=0453409183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7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91833</meta:user-defined>
    <dc:language>nl</dc:language>
    <meta:user-defined meta:name="OVERHEIDop.locatietype/OVERHEIDop.gebiedsmarkering">Punt</meta:user-defined>
    <meta:user-defined meta:name="DC.title">Verleende omgevingsvergunning Bellatrixstraat 64, 1974 AR IJmuiden, vergroten entree en wijzigen gevel (voorkant)</meta:user-defined>
    <meta:user-defined meta:name="DCTERMS.W3CDTF/DCTERMS.available">2026-08-12</meta:user-defined>
    <meta:user-defined meta:name="DCTERMS.W3CDTF/OVERHEIDop.jaargang">2026</meta:user-defined>
    <meta:user-defined meta:name="OVERHEIDop.publicationIssue">383712</meta:user-defined>
    <meta:user-defined meta:name="OVERHEIDop.GmbID/DC.identifier">gmb-2026-383712</meta:user-defined>
    <meta:user-defined meta:name="OVERHEIDop.versieInformatie"/>
  </office:meta>
</office:document-meta>
</file>