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plaatsen container aan Catharinastraat 12, 4901 GR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Catharinastraat 12, Tijdelijk gebruik gemeentegrond plaatsen container (zaaknummer 1102706 verzonden op 10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2706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371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1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706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tijdelijk gebruik gemeentegrond plaatsen container aan Catharinastraat 12, 4901 GR Ooster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3711</meta:user-defined>
    <meta:user-defined meta:name="OVERHEIDop.GmbID/DC.identifier">gmb-2026-383711</meta:user-defined>
    <meta:user-defined meta:name="OVERHEIDop.versieInformatie"/>
  </office:meta>
</office:document-meta>
</file>