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ikamperweg 120, 7351 TH Hoenderloo, het (intern) verander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0-08-2026</text:p>
            <text:p text:style-name="common-al">Zaaknummer:  02006350190</text:p>
            <text:p text:style-name="common-al">
            
          </text:p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7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0190</meta:user-defined>
    <dc:language>nl</dc:language>
    <meta:user-defined meta:name="OVERHEIDop.locatietype/OVERHEIDop.gebiedsmarkering">Punt</meta:user-defined>
    <meta:user-defined meta:name="DC.title">Aanvraag Omgevingsvergunning Weikamperweg 120, 7351 TH Hoenderloo, het (intern) veranderen van een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09</meta:user-defined>
    <meta:user-defined meta:name="OVERHEIDop.GmbID/DC.identifier">gmb-2026-383709</meta:user-defined>
    <meta:user-defined meta:name="OVERHEIDop.versieInformatie"/>
  </office:meta>
</office:document-meta>
</file>