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- Mariënburg 67 6511 PS 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leidinggevende alcoholvergunning (Mariënburg 67 6511 PS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1625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4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1625/b94602b4-b500-46b2-9739-362b915c6af8.pdf" xlink:type="simple">https://besluitenapv.nijmegen.nl/ZD2600081625/b94602b4-b500-46b2-9739-362b915c6af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70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- Mariënburg 67 6511 PS 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07</meta:user-defined>
    <meta:user-defined meta:name="OVERHEIDop.GmbID/DC.identifier">gmb-2026-383707</meta:user-defined>
    <meta:user-defined meta:name="OVERHEIDop.versieInformatie"/>
  </office:meta>
</office:document-meta>
</file>