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plaatsen van een fietsenschuur in de voortuin op de locatie Johanna Naberstraat 62 te Culemborg zaaknummer ODR2611464</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aanvraag voor een omgevingsvergunning ontvangen. De vergunning is aangevraagd voor het plaatsen van een fietsenschuur in de voortuin aan de Johanna Naberstraat 62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6 augustus 2026. De gemeente neemt daarover waarschijnlijk 1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8370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0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0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plaatsen van een fietsenschuur in de voortuin op de locatie Johanna Naberstraat 62 te Culemborg zaaknummer ODR2611464</meta:user-defined>
    <meta:user-defined meta:name="DCTERMS.W3CDTF/DCTERMS.available">2026-08-12</meta:user-defined>
    <meta:user-defined meta:name="DCTERMS.W3CDTF/OVERHEIDop.jaargang">2026</meta:user-defined>
    <meta:user-defined meta:name="OVERHEIDop.publicationIssue">383701</meta:user-defined>
    <meta:user-defined meta:name="OVERHEIDop.GmbID/DC.identifier">gmb-2026-383701</meta:user-defined>
    <meta:user-defined meta:name="OVERHEIDop.versieInformatie"/>
  </office:meta>
</office:document-meta>
</file>