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2692cf2b-9e84-465b-be28-53cce26c50d9.png" manifest:media-type="image/x-eps"/>
  <manifest:file-entry manifest:full-path="Pictures/afb1139109894i491cb1fc-e9cf-4f4d-bf27-89ce57da3b6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Agave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39</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Agavedreef</text:span> (ter hoogte van de Japurádreef; wegvak tussen Boadreef en Japurá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2692cf2b-9e84-465b-be28-53cce26c50d9.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50mm" svg:height="104.39999999999999mm"><draw:image xlink:href="Pictures/afb1139109894i491cb1fc-e9cf-4f4d-bf27-89ce57da3b62.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369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9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9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Agavedreef (ter hoogte van de Japurádreef; wegvak tussen Boadreef en Japurá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258739</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Agavedreef, Overvecht, Intrekken begin en einde 30 zone, Verkeersmaatregelen Gemeente Utrecht</meta:user-defined>
    <meta:user-defined meta:name="DCTERMS.W3CDTF/DCTERMS.available">2026-08-13</meta:user-defined>
    <meta:user-defined meta:name="OVERHEIDop.externeBijlage">bebordingsplan|exb-2026-28637</meta:user-defined>
    <meta:user-defined meta:name="DCTERMS.W3CDTF/OVERHEIDop.jaargang">2026</meta:user-defined>
    <meta:user-defined meta:name="OVERHEIDop.publicationIssue">383695</meta:user-defined>
    <meta:user-defined meta:name="OVERHEIDop.GmbID/DC.identifier">gmb-2026-383695</meta:user-defined>
    <meta:user-defined meta:name="OVERHEIDop.versieInformatie"/>
  </office:meta>
</office:document-meta>
</file>