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Nieuwe Herengracht 105A 1011R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passen van een luik tot een toegangsdeur, het aanbrengen van een dakraam, het wijzigen van de draagconstructie van de schoorsteen en het (...)</text:p>
            <text:p text:style-name="common-al">Besluit: buiten behandeling gesteld</text:p>
            <text:p text:style-name="common-al">Besluit verzonden op: 04-08-2026</text:p>
            <text:p text:style-name="common-al">Zaakadres: Nieuwe Herengracht 105A 1011RZ Amsterdam</text:p>
            <text:p text:style-name="common-al">Zaaknummer: Z2026-020572</text:p>
            <text:p text:style-name="common-al">DSO-nummer: 20260508008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572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6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572</meta:user-defined>
    <meta:user-defined meta:name="DCTERMS.abstract">aanpassen van een luik tot een toegangsdeur, het aanbrengen van een dakraam, het wijzigen van de draagconstructie van de schoorsteen en het (...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Nieuwe Herengracht 105A 1011RZ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94</meta:user-defined>
    <meta:user-defined meta:name="OVERHEIDop.GmbID/DC.identifier">gmb-2026-383694</meta:user-defined>
    <meta:user-defined meta:name="OVERHEIDop.versieInformatie"/>
  </office:meta>
</office:document-meta>
</file>