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Café de Tempelier - Molenstraat 9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Molenstraat 95 6511 HC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1597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4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1597/d153ad9f-b4f9-4eb5-8723-003a839716d5.pdf" xlink:type="simple">https://besluitenapv.nijmegen.nl/ZD2600081597/d153ad9f-b4f9-4eb5-8723-003a839716d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6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Café de Tempelier - Molenstraat 95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92</meta:user-defined>
    <meta:user-defined meta:name="OVERHEIDop.GmbID/DC.identifier">gmb-2026-383692</meta:user-defined>
    <meta:user-defined meta:name="OVERHEIDop.versieInformatie"/>
  </office:meta>
</office:document-meta>
</file>