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De Sterke Arm 3 A, 3901 EK Veenendaal, De Sterke Arm 3, 3901 EK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De Sterke Arm 3 A, 3901 EK Veenendaal, De Sterke Arm 3, 3901 EK Veenendaal</text:span>
          </text:p>
            <text:p text:style-name="common-al">De gemeente Veenendaal heeft een aanvraag voor een omgevingsvergunning ontvangen. De vergunning is op 06-08-2026 aangevraagd voor het tijdelijke aanpassen van de bestemming ten behoeve van opvang Oekraïners  voor de locatie De Sterke Arm 3 A, 3901 EK Veenendaal, De Sterke Arm 3, 3901 EK Veenendaal en is geregistreerd onder het nummer CLZ-00015582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36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8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Publicatie aanvraag omgevingsvergunning De Sterke Arm 3 A, 3901 EK Veenendaal, De Sterke Arm 3, 3901 EK Veenendaa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91</meta:user-defined>
    <meta:user-defined meta:name="OVERHEIDop.GmbID/DC.identifier">gmb-2026-383691</meta:user-defined>
    <meta:user-defined meta:name="OVERHEIDop.versieInformatie"/>
  </office:meta>
</office:document-meta>
</file>