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weigerd Elandsgracht 4-H 1016T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uitvalscherm aan de voorgevel ten behoeve van de winkel</text:p>
            <text:p text:style-name="common-al">Besluit: geweigerd</text:p>
            <text:p text:style-name="common-al">Besluit verzonden op: 07-08-2026</text:p>
            <text:p text:style-name="common-al">Zaakadres: Elandsgracht 4-H 1016TV Amsterdam</text:p>
            <text:p text:style-name="common-al">Zaaknummer: Z2026-024930</text:p>
            <text:p text:style-name="common-al">DSO-nummer: 202606040187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4930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68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930</meta:user-defined>
    <meta:user-defined meta:name="DCTERMS.abstract">plaatsen uitvalscherm aan de voorgevel ten behoeve van de wink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weigerd Elandsgracht 4-H 1016TV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85</meta:user-defined>
    <meta:user-defined meta:name="OVERHEIDop.GmbID/DC.identifier">gmb-2026-383685</meta:user-defined>
    <meta:user-defined meta:name="OVERHEIDop.versieInformatie"/>
  </office:meta>
</office:document-meta>
</file>