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- 22 augustus 2026, tijdens het Radboud Introfestival - Park Brakkenstein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Ontheffing art.35 Alcoholwet (Park Brakkenstei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3259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9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3259/8ad31f10-251f-4be9-83af-4568466eb9f3.pdf" xlink:type="simple">https://besluitenapv.nijmegen.nl/ZD2600083259/8ad31f10-251f-4be9-83af-4568466eb9f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6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- 22 augustus 2026, tijdens het Radboud Introfestival - Park Brakkenstein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80</meta:user-defined>
    <meta:user-defined meta:name="OVERHEIDop.GmbID/DC.identifier">gmb-2026-383680</meta:user-defined>
    <meta:user-defined meta:name="OVERHEIDop.versieInformatie"/>
  </office:meta>
</office:document-meta>
</file>