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Herfstfestival Miggelenbergweg 65 Hoenderloo d.d. 17 en 18 okto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21-07-2026</text:p>
            <text:p text:style-name="common-al">Omschrijving: Herfstfestival</text:p>
            <text:p text:style-name="common-al">Locatie: Miggelenbergweg 65, 7351 BP Hoenderloo</text:p>
            <text:p text:style-name="common-al">Zaaknummer: 02006324672</text:p>
            <text:p text:style-name="common-al">Datum evenement: 17 en 18 oktober 2026 </text:p>
            <text:p text:style-name="last-al">Tijdstip evenement: beide dagen van 12:00 uur tot 18:3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367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7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7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24672</meta:user-defined>
    <dc:language>nl</dc:language>
    <meta:user-defined meta:name="OVERHEIDop.locatietype/OVERHEIDop.gebiedsmarkering">Punt</meta:user-defined>
    <meta:user-defined meta:name="DC.title">Aanvraag evenementenvergunning Herfstfestival Miggelenbergweg 65 Hoenderloo d.d. 17 en 18 oktober 2026</meta:user-defined>
    <meta:user-defined meta:name="DCTERMS.W3CDTF/DCTERMS.available">2026-08-12</meta:user-defined>
    <meta:user-defined meta:name="DCTERMS.W3CDTF/OVERHEIDop.jaargang">2026</meta:user-defined>
    <meta:user-defined meta:name="OVERHEIDop.publicationIssue">383676</meta:user-defined>
    <meta:user-defined meta:name="OVERHEIDop.GmbID/DC.identifier">gmb-2026-383676</meta:user-defined>
    <meta:user-defined meta:name="OVERHEIDop.versieInformatie"/>
  </office:meta>
</office:document-meta>
</file>